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data-style-name="N0" style:family="table-cell" style:name="ce2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99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Réorganisation de la chaîne de production pharmaceutique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9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llaboration et organisation de la chaîne d’approvisionnement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91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Organisation logistique et suivi des stock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8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Gestion logistique et approvisionnement en médicaments spécialisé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8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nnaissance des enjeux de production et de contrôle des médicament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8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ntrôle des fournisseurs et régulation des autorisations de mise sur le marché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8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mpréhension des mesures de régulation et de planification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8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Gestion proactive des stocks et organisation logistique des approvisionnement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7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mpréhension du rôle des institutions dans la prévention des pénuries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7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Régulation, contrôle et sanctions pour assurer le maintien des stock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7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ensibilisation à l’importance des chaînes d’approvisionnement et à la prévention des pénuri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7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uivi logistique des approvisionnements, gestion des ruptur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7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Plaidoyer pour une meilleure gestion des stocks et sensibilisation à l’importance des médicaments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6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uivi des approvisionnements et statistiques sanitair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6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Dépendance aux infrastructures, à la recherche et aux financements pour concrétiser la relocalisation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61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Dépendance à l’innovation industrielle et aux politiques publiques pour sécuriser la production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5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réception de décisions politiques et économiques liées aux laboratoir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5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Usage de rapports, données de et régulation pour anticiper les risqu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4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mpréhension limitée des logiques industrielles, mais impact ressenti via la disponibilité des traitement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4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Utilisation des données économiques et de production pour optimiser l’approvisionnement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4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ompréhension des flux de production et des contraintes économiques internationale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4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uivi des systèmes de déclaration et adaptation des flux de médicaments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4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ystèmes de déclaration et de suivi auprès de l’ANSM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3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Utilisation de tests rapides pour confirmer la nécessité d’un traitement, compréhension des règles de distribution à l’unité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3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urveillance des stocks, régulation pharmaceutique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3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apacité de production locale, innovation industrielle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3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Relocalisation de la production, transformation industrielle, économie de la santé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2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ensibilisation sur les traitements, revendication d’un meilleur approvisionnement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2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Surveillance des stocks, régulation pharmaceutique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0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0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0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0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30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8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8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81</text:p>
          </table:table-cell>
          <table:table-cell table:style-name="ce1" office:value-type="string" calcext:value-type="string">
            <text:p>argu:Argument</text:p>
          </table:table-cell>
          <table:table-cell table:style-name="ce1"/>
          <table:table-cell table:style-name="ce1" office:value-type="string" calcext:value-type="string">
            <text:p>Le problème du logement insalubre et ses conséquences sociales et sanitaires en Seine-Saint-Denis</text:p>
          </table:table-cell>
          <table:table-cell table:style-name="ce1" table:number-columns-repeated="7"/>
          <table:table-cell table:style-name="ce1" office:value-type="string" calcext:value-type="string">
            <text:p>59281</text:p>
          </table:table-cell>
          <table:table-cell table:style-name="ce1" table:number-columns-repeated="117"/>
          <table:table-cell table:style-name="ce1" office:value-type="string" calcext:value-type="string">
            <text:p>https://acehn.jardindesconnaissances.fr/s/Projets_Realises_Dans_PSD/item/59280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8562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9243</text:p>
          </table:table-cell>
          <table:table-cell table:style-name="ce1" table:number-columns-repeated="114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8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78</text:p>
          </table:table-cell>
          <table:table-cell table:style-name="ce1" office:value-type="string" calcext:value-type="string">
            <text:p>argu:Argument</text:p>
          </table:table-cell>
          <table:table-cell table:style-name="ce1"/>
          <table:table-cell table:style-name="ce1" office:value-type="string" calcext:value-type="string">
            <text:p>Transformations urbaines et participation des habitants à Saint-Denis</text:p>
          </table:table-cell>
          <table:table-cell table:style-name="ce1" table:number-columns-repeated="7"/>
          <table:table-cell table:style-name="ce1" office:value-type="string" calcext:value-type="string">
            <text:p>59278</text:p>
          </table:table-cell>
          <table:table-cell table:style-name="ce1" table:number-columns-repeated="117"/>
          <table:table-cell table:style-name="ce1" office:value-type="string" calcext:value-type="string">
            <text:p>https://acehn.jardindesconnaissances.fr/s/Projets_Realises_Dans_PSD/item/59277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8561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8581</text:p>
          </table:table-cell>
          <table:table-cell table:style-name="ce1" table:number-columns-repeated="114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77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7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2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8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7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6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11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5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hoisir les bons outils comme les LMS pour faciliter l’apprentissage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51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122"/>
          <table:table-cell table:style-name="ce1" office:value-type="string" calcext:value-type="string">
            <text:p>Choix des plateformes, dispositifs de soutien.</text:p>
          </table:table-cell>
          <table:table-cell table:style-name="ce1" table:number-columns-repeated="123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44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4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40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37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3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32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29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27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2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2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21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19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17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15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13</text:p>
          </table:table-cell>
          <table:table-cell table:style-name="ce1" office:value-type="string" calcext:value-type="string">
            <text:p>argu:Mond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112</text:p>
          </table:table-cell>
          <table:table-cell table:style-name="ce1" office:value-type="string" calcext:value-type="string">
            <text:p>argu:Argument</text:p>
          </table:table-cell>
          <table:table-cell table:style-name="ce1"/>
          <table:table-cell table:style-name="ce1" office:value-type="string" calcext:value-type="string">
            <text:p>Pénuries de médicaments en Seine-Saint-Denis</text:p>
            <text:p/>
          </table:table-cell>
          <table:table-cell table:style-name="ce1" table:number-columns-repeated="7"/>
          <table:table-cell table:style-name="ce1" office:value-type="string" calcext:value-type="string">
            <text:p>59112</text:p>
          </table:table-cell>
          <table:table-cell table:style-name="ce1" table:number-columns-repeated="117"/>
          <table:table-cell table:style-name="ce1" office:value-type="string" calcext:value-type="string">
            <text:p>https://acehn.jardindesconnaissances.fr/s/Projets_Realises_Dans_PSD/item/59111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8561</text:p>
          </table:table-cell>
          <table:table-cell table:style-name="ce1"/>
          <table:table-cell table:style-name="ce1" office:value-type="string" calcext:value-type="string">
            <text:p>https://acehn.jardindesconnaissances.fr/s/Projets_Realises_Dans_PSD/item/58574</text:p>
          </table:table-cell>
          <table:table-cell table:style-name="ce1" table:number-columns-repeated="114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111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108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106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122"/>
          <table:table-cell table:style-name="ce2" office:value-type="string" calcext:value-type="string">
            <text:p>Utilisation d’outils de suivi intégrés aux LMS à cité statistiques, forums, devoirs </text:p>
          </table:table-cell>
          <table:table-cell table:style-name="ce2" table:number-columns-repeated="123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104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122"/>
          <table:table-cell table:style-name="ce2" office:value-type="string" calcext:value-type="string">
            <text:p>Utilisation quotidienne de plateformes LMS, messageries, ressources interactives. Adaptation aux outils numériques proposés par l’université.</text:p>
          </table:table-cell>
          <table:table-cell table:style-name="ce2" table:number-columns-repeated="123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100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98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96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95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93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91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89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87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85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83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81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79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9077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8596</text:p>
          </table:table-cell>
          <table:table-cell table:style-name="ce2" office:value-type="string" calcext:value-type="string">
            <text:p>argu:Argument</text:p>
          </table:table-cell>
          <table:table-cell table:style-name="ce2" table:number-columns-repeated="124"/>
          <table:table-cell table:style-name="ce2" office:value-type="string" calcext:value-type="string">
            <text:p>Etendue du savoir</text:p>
          </table:table-cell>
          <table:table-cell table:style-name="ce2" office:value-type="string" calcext:value-type="string">
            <text:p>rapports hiérarchiques mal considérés</text:p>
          </table:table-cell>
          <table:table-cell table:style-name="ce2" office:value-type="string" calcext:value-type="string">
            <text:p>Curiosité</text:p>
          </table:table-cell>
          <table:table-cell table:style-name="ce2" table:number-columns-repeated="119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8594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124"/>
          <table:table-cell table:style-name="ce2" office:value-type="string" calcext:value-type="string">
            <text:p>Degré étendue du savoir</text:p>
          </table:table-cell>
          <table:table-cell table:style-name="ce2" office:value-type="string" calcext:value-type="string">
            <text:p>rapports hiérarchique mal perçus</text:p>
          </table:table-cell>
          <table:table-cell table:style-name="ce2" office:value-type="string" calcext:value-type="string">
            <text:p>Curiosité</text:p>
          </table:table-cell>
          <table:table-cell table:style-name="ce2" table:number-columns-repeated="119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8590</text:p>
          </table:table-cell>
          <table:table-cell table:style-name="ce2" office:value-type="string" calcext:value-type="string">
            <text:p>argu:Argument</text:p>
          </table:table-cell>
          <table:table-cell table:style-name="ce2" table:number-columns-repeated="246"/>
        </table:table-row>
        <table:table-row table:style-name="ro1">
          <table:table-cell table:style-name="ce2" office:value-type="string" calcext:value-type="string">
            <text:p>https://acehn.jardindesconnaissances.fr/s/Projets_Realises_Dans_PSD/item/58588</text:p>
          </table:table-cell>
          <table:table-cell table:style-name="ce2" office:value-type="string" calcext:value-type="string">
            <text:p>argu:Monde</text:p>
          </table:table-cell>
          <table:table-cell table:style-name="ce2" table:number-columns-repeated="24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0T03:34:33+00:00</meta:creation-date>
    <dc:date>2026-08-20T03:34:33+00:00</dc:date>
  </office:meta>
</office:document-meta>
</file>